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"/><text:bookmark-start text:name="__RefHeading___lookup_table_1"/><text:bookmark-start text:name="lookup_table"/>Lookup Table<text:bookmark-end text:name="__RefHeading___lookup_table_1"/><text:bookmark-end text:name="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lookup table value that can be reused as the input to more than one functor, or used as a consta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Lookup table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lookup tabl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lookup table into more than one functor, or to hold a constant lookup tab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</dc:title>
  </office:meta>
</office:document-meta>
</file>