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ke_a_movie"/><text:bookmark-start text:name="__RefHeading___how_to_make_a_movie_1"/><text:bookmark-start text:name="how_to_make_a_movie"/>How to Make a Movie<text:bookmark-end text:name="__RefHeading___how_to_make_a_movie_1"/><text:bookmark-end text:name="how_to_make_a_movie"/></text:h>
      <text:p text:style-name="Text_20_body">Map Viewer can be used to generated movies (in <text:a xlink:type="simple" xlink:href="https://en.wikipedia.org/wiki/MPEG-4_Part_14" text:style-name="Internet_20_link" text:visited-style-name="Visited_20_Internet_20_Link">mp4 format</text:a>) from a set of maps. This is useful because:</text:p>
      <text:list text:style-name="List_20_1" text:continue-numbering="false">
        <text:list-item>
          <text:p text:style-name="LastListParagraph_List_20_1_Content_First"> You can make presentations and display temporal changes in a interactive way.</text:p>
        </text:list-item>
      </text:list>
      <text:list text:style-name="List_20_1" text:continue-numbering="false">
        <text:list-item>
          <text:p text:style-name="LastListParagraph_List_20_1_Content_First"> Output movies can be read by any devices and/or applications that support mp4, it isn't tied to map formats or Dinamica EGO itself.</text:p>
        </text:list-item>
      </text:list>
      <text:list text:style-name="List_20_1" text:continue-numbering="false">
        <text:list-item>
          <text:p text:style-name="LastListParagraph_List_20_1_Content_First"> Generated frames for movie can be saved separated in PNG, that way you can also use your favorite movie creation tool.</text:p>
        </text:list-item>
      </text:list>
      <text:h text:style-name="Heading_20_2" text:outline-level="2"><text:bookmark-start text:name="__RefHeading___movie_files_2"/><text:bookmark-start text:name="movie_files"/>Movie files<text:bookmark-end text:name="__RefHeading___movie_files_2"/><text:bookmark-end text:name="movie_files"/></text:h>
      <text:p text:style-name="Text_20_body">On a computer, movies are just a series of frames (or pictures) that get replaced in a particular time frequency.</text:p>
      <text:p text:style-name="Text_20_body">Usually, when you see formats like (.mp4) it just means you have a set of images and a sound file tied together. With that in mind, movies produced by the Map Viewer follow the same definition. The user is required to load the maps (which are going to be the images in the movie) he wants to display and then configure the viewer main area as if it was the movie itself. Transformations (zoom, pan) are kept on the movie, as well as histogram curves, palettes for each images and transparency.</text:p>
      <text:h text:style-name="Heading_20_2" text:outline-level="2"><text:bookmark-start text:name="__RefHeading___making_a_movie_3"/><text:bookmark-start text:name="making_a_movie"/>Making a movie<text:bookmark-end text:name="__RefHeading___making_a_movie_3"/><text:bookmark-end text:name="making_a_movie"/></text:h>
      <text:list text:style-name="List_20_1" text:continue-numbering="false">
        <text:list-item>
          <text:p text:style-name="LastListParagraph_List_20_1_Content_First"> User load the maps he/she wants to display on the movie. Check out <text:a xlink:type="simple" xlink:href="https://www.dinamicaego.com/dokuwiki/doku.php?id=load_a_map" text:style-name="Internet_20_link" text:visited-style-name="Visited_20_Internet_20_Link">Load a map</text:a>, if you are unsure about how to load maps.</text:p>
        </text:list-item>
      </text:list>
      <text:list text:style-name="List_20_1" text:continue-numbering="false">
        <text:list-item>
          <text:p text:style-name="LastListParagraph_List_20_1_Content_First"> Transformations are configured, <text:a xlink:type="simple" xlink:href="https://www.dinamicaego.com/dokuwiki/doku.php?id=histogram" text:style-name="Internet_20_link" text:visited-style-name="Visited_20_Internet_20_Link">histogram</text:a> curves are defined and <text:a xlink:type="simple" xlink:href="https://www.dinamicaego.com/dokuwiki/doku.php?id=color_palette" text:style-name="Internet_20_link" text:visited-style-name="Visited_20_Internet_20_Link">color palette</text:a> set.</text:p>
        </text:list-item>
      </text:list>
      <text:list text:style-name="List_20_1" text:continue-numbering="false">
        <text:list-item>
          <text:p text:style-name="LastListParagraph_List_20_1_Content_First"> The movie maker is invoked.</text:p>
        </text:list-item>
      </text:list>
      <text:p text:style-name="Text_20_body"><draw:frame draw:style-name="mediacenter" draw:name="0" text:anchor-type="paragraph" draw:z-index="0" svg:width="1.1641666666667cm" svg:height="1.190625cm"><draw:image xlink:href="Pictures/fe4431949e892868c85ed2aa5bf1917c.png" xlink:type="simple" xlink:show="embed" xlink:actuate="onLoad"/></draw:frame></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draw:frame draw:style-name="mediacenter" draw:name="1" text:anchor-type="paragraph" draw:z-index="1" svg:width="18.441458333333cm" style:rel-width="100%" svg:height="13.149791666667cm" style:rel-height="scale"><draw:image xlink:href="Pictures/eb53dbc0f12979a5e28fe142a2e0c623.png" xlink:type="simple" xlink:show="embed" xlink:actuate="onLoad"/></draw:frame></text:p>
      <text:list text:style-name="List_20_1" text:continue-numbering="false">
        <text:list-item>
          <text:p text:style-name="LastListParagraph_List_20_1_Content_First"> Next, user configure the time between each frame (a preview of the replace speed will be shown).</text:p>
        </text:list-item>
      </text:list>
      <text:p text:style-name="Text_20_body"><draw:frame draw:style-name="mediacenter" draw:name="2" text:anchor-type="paragraph" draw:z-index="2" svg:width="18.415cm" style:rel-width="100%" svg:height="13.123333333333cm" style:rel-height="scale"><draw:image xlink:href="Pictures/b78cd23e71fa5bb6c68dfb49194a5889.png" xlink:type="simple" xlink:show="embed" xlink:actuate="onLoad"/></draw:frame></text:p>
      <text:list text:style-name="List_20_1" text:continue-numbering="false">
        <text:list-item>
          <text:p text:style-name="LastListParagraph_List_20_1_Content_First"> Finally, user select the final path for the output movie file (the .mp4) and if he/she desires to keep generated frames.</text:p>
        </text:list-item>
      </text:list>
      <text:p text:style-name="Text_20_body"><draw:frame draw:style-name="mediacenter" draw:name="3" text:anchor-type="paragraph" draw:z-index="3" svg:width="18.494375cm" style:rel-width="100%" svg:height="13.202708333333cm" style:rel-height="scale"><draw:image xlink:href="Pictures/9f6ffbe1649f92f01e3b6d899586b143.png" xlink:type="simple" xlink:show="embed" xlink:actuate="onLoad"/></draw:frame></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4" text:anchor-type="paragraph" draw:z-index="4" svg:width="26.9875cm" style:rel-width="100%" svg:height="18.415cm" style:rel-height="scale"><draw:image xlink:href="Pictures/476278e3af695a2b46256fc85d8c2a8a.png" xlink:type="simple" xlink:show="embed" xlink:actuate="onLoad"/></draw:frame></text:p>
      <text:list text:style-name="List_20_1" text:continue-numbering="false">
        <text:list-item>
          <text:p text:style-name="LastListParagraph_List_20_1_Content_First"> A good way to keep progress is to watch the changes in frame names, on the Map column in main interface. A notification will pop up when the process finishes.</text:p>
        </text:list-item>
      </text:list>
      <text:p text:style-name="Text_20_body"><draw:frame draw:style-name="mediacenter" draw:name="5" text:anchor-type="paragraph" draw:z-index="5" svg:width="7.0114583333333cm" svg:height="3.0691666666667cm"><draw:image xlink:href="Pictures/fb5d730bb82bbe8f24872090d2e5450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ke_a_movie</dc:title>
  </office:meta>
</office:document-meta>
</file>