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"/><text:bookmark-start text:name="__RefHeading___map_1"/><text:bookmark-start text:name="map"/>Map<text:bookmark-end text:name="__RefHeading___map_1"/><text:bookmark-end text:name="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Value or constant representing a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Value or constant representing a map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</dc:title>
  </office:meta>
</office:document-meta>
</file>