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filename"/><text:bookmark-start text:name="__RefHeading___map_filename_1"/><text:bookmark-start text:name="map_filename"/>Map Filename<text:bookmark-end text:name="__RefHeading___map_filename_1"/><text:bookmark-end text:name="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filename referring to a map fil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Value or constant representing a map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Value or constant representing a map filenam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an be used to pass a constant filename to more than one functor, or to connect two or more functor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filename</dc:title>
  </office:meta>
</office:document-meta>
</file>