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p_indexer"/><text:bookmark-start text:name="__RefHeading___map_indexer_1"/><text:bookmark-start text:name="map_indexer"/>Map Indexer<text:bookmark-end text:name="__RefHeading___map_indexer_1"/><text:bookmark-end text:name="map_index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Builds a lookup table by pairing, cell by cell, the values of two maps: the values of one map become the table's keys, and the values of the other, at the same coordinates, become the corresponding valu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Key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whose values become the keys of the resulting table.  </text:p>
          </table:table-cell>
        </table:table-row>
        <table:table-row>
          <table:table-cell office:value-type="string" table:style-name="tablecell">
            <text:p text:style-name="tablealignleft"> Value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whose values become the values of the resulting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Key Value Tabl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able pairing each non-null cell value of Key Map with the value found at the same coordinates in Value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cell whose value in Key Map is null is skipped.</text:p>
      <text:p text:style-name="Text_20_body">The topmost line and leftmost column of a map both have coordinate 1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apIndex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p_indexer</dc:title>
  </office:meta>
</office:document-meta>
</file>