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junction"/><text:bookmark-start text:name="__RefHeading___map_junction_1"/><text:bookmark-start text:name="map_junction"/>Map Junction<text:bookmark-end text:name="__RefHeading___map_junction_1"/><text:bookmark-end text:name="map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icks the first available map from two possible execution pipelines, so a map still reaches the rest of the model even when one of the pipelines that could produce it does not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ssible Map 1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produced by one possible execution pipeline.  </text:p>
          </table:table-cell>
        </table:table-row>
        <table:table-row>
          <table:table-cell office:value-type="string" table:style-name="tablecell">
            <text:p text:style-name="tablealignleft"> Possible Map 2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produced by another possible execution pipelin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pick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puts are checked in order — Possible Map 1, then Possible Map 2 — and the first one that has a map is passed to the output. If neither input has a map, the output is left without one, which allows chaining several junctions together to combine more than two possible pipelines.</text:p>
      <text:p text:style-name="Text_20_body">This functor is typically placed after a container whose execution is conditional, such as <text:a xlink:type="simple" xlink:href="https://www.dinamicaego.com/dokuwiki/doku.php?id=if_then" text:style-name="Internet_20_link" text:visited-style-name="Visited_20_Internet_20_Link">If Then</text:a> or <text:a xlink:type="simple" xlink:href="https://www.dinamicaego.com/dokuwiki/doku.php?id=skip_on_error" text:style-name="Internet_20_link" text:visited-style-name="Visited_20_Internet_20_Link">Skip On Error</text:a>, so a default map is still available when that container's content does not run or does not finish.</text:p>
      <text:p text:style-name="Text_20_body">This functor was previously known as “JoinMap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ap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junction</dc:title>
  </office:meta>
</office:document-meta>
</file>