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sub_tables"/><text:bookmark-start text:name="__RefHeading___merge_sub_tables_1"/><text:bookmark-start text:name="merge_sub_tables"/>Merge Sub Tables<text:bookmark-end text:name="__RefHeading___merge_sub_tables_1"/><text:bookmark-end text:name="merge_sub_t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bines all sub-tables registered under a given name, within the enclosing <text:a xlink:type="simple" xlink:href="https://www.dinamicaego.com/dokuwiki/doku.php?id=table_manager" text:style-name="Internet_20_link" text:visited-style-name="Visited_20_Internet_20_Link">Table Manager</text:a>, into Base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Base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resulting combination of the sub-tables will be stored.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set of sub-tables, registered via <text:a xlink:type="simple" xlink:href="https://www.dinamicaego.com/dokuwiki/doku.php?id=sub_table" text:style-name="Internet_20_link" text:visited-style-name="Visited_20_Internet_20_Link">Sub Table</text:a>, that will be combi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llow Names With No Associated Sub Tabl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false, this functor reports an error when there are no sub-tables registered under Table Name. This is an advanced port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www.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where the fragments and sub-tables corresponding to complete tables are kept. Automatically bound to the innermost enclosing <text:a xlink:type="simple" xlink:href="https://www.dinamicaego.com/dokuwiki/doku.php?id=table_manager" text:style-name="Internet_20_link" text:visited-style-name="Visited_20_Internet_20_Link">Table Manager</text:a> container. This is an advanced port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resulting from combining the registered sub-tables into Base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<text:a xlink:type="simple" xlink:href="https://www.dinamicaego.com/dokuwiki/doku.php?id=table_manager" text:style-name="Internet_20_link" text:visited-style-name="Visited_20_Internet_20_Link">Table Manager</text:a> container, which supplies the Table Manager port automatically.</text:p>
      <text:p text:style-name="Text_20_body">Each sub-table combined into the result must have been previously registered under the same Table Name by a <text:a xlink:type="simple" xlink:href="https://www.dinamicaego.com/dokuwiki/doku.php?id=sub_table" text:style-name="Internet_20_link" text:visited-style-name="Visited_20_Internet_20_Link">Sub Table</text:a> functor connected to the same table manag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SubTab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sub_tables</dc:title>
  </office:meta>
</office:document-meta>
</file>