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lookup_table"/><text:bookmark-start text:name="__RefHeading___mux_lookup_table_1"/><text:bookmark-start text:name="mux_lookup_table"/>Mux Lookup Table<text:bookmark-end text:name="__RefHeading___mux_lookup_table_1"/><text:bookmark-end text:name="mux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lookup table produced by the previous step, letting a lookup table carry over from one iteration of a loop to the next. At the start of the first iteration, it reads its initial lookup tab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Initial lookup tab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Lookup table generated by the previous model step. This port must be connected to a functor placed later in the same loop, which supplies the lookup tab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Lookup table for the current iteration: Initial on the first iteration, and the lookup tab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lookup table produced by that step. Setting it to a fixed constant reports a warning, since a constant defeats the purpose of feeding a lookup table back from the previous step.</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lookup_table</dc:title>
  </office:meta>
</office:document-meta>
</file>