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map"/><text:bookmark-start text:name="__RefHeading___mux_map_1"/><text:bookmark-start text:name="mux_map"/>Mux Map<text:bookmark-end text:name="__RefHeading___mux_map_1"/><text:bookmark-end text:name="mux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map produced by the previous step, letting a map carry over from one iteration of a loop to the next. At the start of the first iteration, it reads its initial map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Initial map,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generated by the previous model step. This port must be connected to a functor placed later in the same loop, which supplies the map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Map for the current iteration: Initial on the first iteration, and the map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or <text:a xlink:type="simple" xlink:href="https://www.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map produced by that step. Setting it to a fixed constant reports a warning, since a constant defeats the purpose of feeding a map back from the previous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map</dc:title>
  </office:meta>
</office:document-meta>
</file>