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tuple"/><text:bookmark-start text:name="__RefHeading___mux_tuple_1"/><text:bookmark-start text:name="mux_tuple"/>Mux Tuple<text:bookmark-end text:name="__RefHeading___mux_tuple_1"/><text:bookmark-end text:name="mux_tup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tuple produced by the previous step, letting a tuple carry over from one iteration of a loop to the next. At the start of the first iteration, it reads its initial tupl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dinamicaego.com/dokuwiki/doku.php?id=tuple_type" text:style-name="Internet_20_link" text:visited-style-name="Visited_20_Internet_20_Link">Tuple Type</text:a>  </text:p>
          </table:table-cell>
          <table:table-cell office:value-type="string" table:style-name="tablecell">
            <text:p text:style-name="tablealignleft"> Initial tupl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dinamicaego.com/dokuwiki/doku.php?id=tuple_type" text:style-name="Internet_20_link" text:visited-style-name="Visited_20_Internet_20_Link">Tuple Type</text:a>  </text:p>
          </table:table-cell>
          <table:table-cell office:value-type="string" table:style-name="tablecell">
            <text:p text:style-name="tablealignleft"> Tuple generated by the previous model step. This port must be connected to a functor placed later in the same loop, which supplies the tupl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uple  </text:p>
          </table:table-cell>
          <table:table-cell office:value-type="string" table:style-name="tablecell">
            <text:p text:style-name="tablealignleft"> <text:a xlink:type="simple" xlink:href="https://www.dinamicaego.com/dokuwiki/doku.php?id=tuple_type" text:style-name="Internet_20_link" text:visited-style-name="Visited_20_Internet_20_Link">Tuple Type</text:a>  </text:p>
          </table:table-cell>
          <table:table-cell office:value-type="string" table:style-name="tablecell">
            <text:p text:style-name="tablealignleft"> Tuple for the current iteration: Initial on the first iteration, and the tupl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or <text:a xlink:type="simple" xlink:href="https://www.dinamicaego.com/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tuple produced by that step. Setting it to a fixed constant reports a warning, since a constant defeats the purpose of feeding a tuple back from the previous step.</text:p>
      <text:p text:style-name="Text_20_body">The only containers this functor can be placed inside are those responsible for creating loops.</text:p>
      <text:p text:style-name="Text_20_body">The connection made to the Feedback port is never treated as a dependency cycle: the model's dependency graph does not consider this functor dependent on whatever is connected to that port.</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Tup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tuple</dc:title>
  </office:meta>
</office:document-meta>
</file>