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table"/><text:bookmark-start text:name="__RefHeading___name_table_1"/><text:bookmark-start text:name="name_table"/>Name Table<text:bookmark-end text:name="__RefHeading___name_table_1"/><text:bookmark-end text:name="nam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or lookup table under a given name in the container it is placed inside. This functor produces no output itself: the enclosing container inspects its input ports and performs the actual regist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to register in the container.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abl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, identified by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table</dc:title>
  </office:meta>
</office:document-meta>
</file>