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_value"/><text:bookmark-start text:name="__RefHeading___name_value_1"/><text:bookmark-start text:name="name_value"/>Name Value<text:bookmark-end text:name="__RefHeading___name_value_1"/><text:bookmark-end text:name="nam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dentifies a value by assigning a name to it, so that a container built to consume named values can pick it out by that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to identify.  </text:p>
          </table:table-cell>
        </table:table-row>
        <table:table-row>
          <table:table-cell office:value-type="string" table:style-name="tablecell">
            <text:p text:style-name="tablealignleft"> Value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sed to identify the valu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directly inside a container that supports identifying values by name. Placed anywhere else, it has no effec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am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_value</dc:title>
  </office:meta>
</office:document-meta>
</file>