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n_negative_integer_value"/><text:bookmark-start text:name="__RefHeading___non_negative_integer_value_1"/><text:bookmark-start text:name="non_negative_integer_value"/>Non Negative Integer Value<text:bookmark-end text:name="__RefHeading___non_negative_integer_value_1"/><text:bookmark-end text:name="non_negative_integer_valu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Declares an integer value that is zero or greater, so that it can be reused as the input to more than one functor instead of repeating the same constant throughout the model.</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nstant  </text:p>
          </table:table-cell>
          <table:table-cell office:value-type="string" table:style-name="tablecell">
            <text:p text:style-name="tablealignleft"> <text:a xlink:type="simple" xlink:href="https://www.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on-negative integer constan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Object  </text:p>
          </table:table-cell>
          <table:table-cell office:value-type="string" table:style-name="tablecell">
            <text:p text:style-name="tablealignleft"> <text:a xlink:type="simple" xlink:href="https://www.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on-negative integer object provided as the functor inpu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map_algebra_supplementary" text:style-name="Internet_20_link" text:visited-style-name="Visited_20_Internet_20_Link"> Map Algebra Supplementary</text:a></text:p>
      <text:h text:style-name="Heading_20_2" text:outline-level="2"><text:bookmark-start text:name="__RefHeading___notes_7"/><text:bookmark-start text:name="notes"/>Notes<text:bookmark-end text:name="__RefHeading___notes_7"/><text:bookmark-end text:name="notes"/></text:h>
      <text:p text:style-name="Text_20_body">This functor was previously known as “NonNegativeInt”.</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NonNegativeIntegerVal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non_negative_integer_value</dc:title>
  </office:meta>
</office:document-meta>
</file>