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ll_value"/><text:bookmark-start text:name="__RefHeading___null_value_1"/><text:bookmark-start text:name="null_value"/>Null Value<text:bookmark-end text:name="__RefHeading___null_value_1"/><text:bookmark-end text:name="null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null valu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dinamicaego.com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Null value or constan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dinamicaego.com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Null value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ll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ll_value</dc:title>
  </office:meta>
</office:document-meta>
</file>