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and_name_map"/><text:bookmark-start text:name="__RefHeading___number_and_name_map_1"/><text:bookmark-start text:name="number_and_name_map"/>Number And Name Map<text:bookmark-end text:name="__RefHeading___number_and_name_map_1"/><text:bookmark-end text:name="number_and_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both a number and a name in the environment of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create_cube_map" text:style-name="Internet_20_link" text:visited-style-name="Visited_20_Internet_20_Link">Create Cube Map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environment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under which the map will be known inside the container.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map will be known in the environm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“Map” followed by the values of Map Number and Map Name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And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and_name_map</dc:title>
  </office:meta>
</office:document-meta>
</file>