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map"/><text:bookmark-start text:name="__RefHeading___number_map_1"/><text:bookmark-start text:name="number_map"/>Number Map<text:bookmark-end text:name="__RefHeading___number_map_1"/><text:bookmark-end text:name="number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select_map" text:style-name="Internet_20_link" text:visited-style-name="Visited_20_Internet_20_Link">Select Map</text:a>, and <text:a xlink:type="simple" xlink:href="https://www.dinamicaego.com/dokuwiki/doku.php?id=calculate_python_expression" text:style-name="Internet_20_link" text:visited-style-name="Visited_20_Internet_20_Link">Calculate Python Expression</text:a> (where map values are not currently supported, so connecting this hook to that container raises an error at runtime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register in the container.  </text:p>
          </table:table-cell>
        </table:table-row>
        <table:table-row>
          <table:table-cell office:value-type="string" table:style-name="tablecell">
            <text:p text:style-name="tablealignleft"> Map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the map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's banner shows “Map” followed by the value of Map Number.</text:p>
      <text:p text:style-name="Text_20_body">Reports a warning if Map Number is provided through a connection rather than as a constant.</text:p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map</dc:title>
  </office:meta>
</office:document-meta>
</file>