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"/><text:bookmark-start text:name="__RefHeading___number_table_1"/><text:bookmark-start text:name="number_table"/>Number Table<text:bookmark-end text:name="__RefHeading___number_table_1"/><text:bookmark-end text:name="number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table or lookup table under a given number in the container it is placed inside. This functor produces no output itself: the enclosing container inspects its input ports and performs the actual registrat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to register in the container.  </text:p>
          </table:table-cell>
        </table:table-row>
        <table:table-row>
          <table:table-cell office:value-type="string" table:style-name="tablecell">
            <text:p text:style-name="tablealignleft"> Table Number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Table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, such as <text:a xlink:type="simple" xlink:href="https://www.dinamicaego.com/dokuwiki/doku.php?id=calculate_table" text:style-name="Internet_20_link" text:visited-style-name="Visited_20_Internet_20_Link">Calculate Tabl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</dc:title>
  </office:meta>
</office:document-meta>
</file>