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ber_value"/><text:bookmark-start text:name="__RefHeading___number_value_1"/><text:bookmark-start text:name="number_value"/>Number Value<text:bookmark-end text:name="__RefHeading___number_value_1"/><text:bookmark-end text:name="number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hook functor identifies a value by assigning a number to it, so that a container built to consume numbered values — most commonly one of the calculator functors, such as <text:a xlink:type="simple" xlink:href="https://www.dinamicaego.com/dokuwiki/doku.php?id=calculate_map" text:style-name="Internet_20_link" text:visited-style-name="Visited_20_Internet_20_Link">Calculate Map</text:a> — can pick it out by that number. It performs no computation itself: the enclosing container inspects its Value and Value Number ports and registers the value under that number, making it available as v<text:span text:style-name="Source_20_Text">N</text:span> inside the container's express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Value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Value to identify.  </text:p>
          </table:table-cell>
        </table:table-row>
        <table:table-row>
          <table:table-cell office:value-type="string" table:style-name="tablecell">
            <text:p text:style-name="tablealignleft"> Value Number  </text:p>
          </table:table-cell>
          <table:table-cell office:value-type="string" table:style-name="tablecell">
            <text:p text:style-name="tablealignleft"> <text:a xlink:type="simple" xlink:href="https://www.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by which the value will be known inside the container — for example, 1 makes it available as v1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3" text:outline-level="3"><text:bookmark-start text:name="__RefHeading___purpose_as_a_placeholder_8"/><text:bookmark-start text:name="purpose_as_a_placeholder"/>Purpose as a placeholder<text:bookmark-end text:name="__RefHeading___purpose_as_a_placeholder_8"/><text:bookmark-end text:name="purpose_as_a_placeholder"/></text:h>
      <text:p text:style-name="Text_20_body">Number Value only stores the value and the number under which it should be registered. The container it is placed inside inspects those ports and performs the actual registration.</text:p>
      <text:h text:style-name="Heading_20_3" text:outline-level="3"><text:bookmark-start text:name="__RefHeading___valid_containers_9"/><text:bookmark-start text:name="valid_containers"/>Valid containers<text:bookmark-end text:name="__RefHeading___valid_containers_9"/><text:bookmark-end text:name="valid_containers"/></text:h>
      <text:p text:style-name="Text_20_body">This functor must be placed directly inside one of the containers that consume numbered values — <text:a xlink:type="simple" xlink:href="https://www.dinamicaego.com/dokuwiki/doku.php?id=calculate_map" text:style-name="Internet_20_link" text:visited-style-name="Visited_20_Internet_20_Link">Calculate Map</text:a>, <text:a xlink:type="simple" xlink:href="https://www.dinamicaego.com/dokuwiki/doku.php?id=calculate_categorical_map" text:style-name="Internet_20_link" text:visited-style-name="Visited_20_Internet_20_Link">Calculate Categorical Map</text:a>, <text:a xlink:type="simple" xlink:href="https://www.dinamicaego.com/dokuwiki/doku.php?id=calculate_lookup_table_values" text:style-name="Internet_20_link" text:visited-style-name="Visited_20_Internet_20_Link">Calculate Lookup Table Values</text:a>, <text:a xlink:type="simple" xlink:href="https://www.dinamicaego.com/dokuwiki/doku.php?id=calculate_value" text:style-name="Internet_20_link" text:visited-style-name="Visited_20_Internet_20_Link">Calculate Value</text:a>, <text:a xlink:type="simple" xlink:href="https://www.dinamicaego.com/dokuwiki/doku.php?id=create_string" text:style-name="Internet_20_link" text:visited-style-name="Visited_20_Internet_20_Link">Create String</text:a>, <text:a xlink:type="simple" xlink:href="https://www.dinamicaego.com/dokuwiki/doku.php?id=calculate_r_expression" text:style-name="Internet_20_link" text:visited-style-name="Visited_20_Internet_20_Link">Calculate R Expression</text:a>, <text:a xlink:type="simple" xlink:href="https://www.dinamicaego.com/dokuwiki/doku.php?id=calculate_python_expression" text:style-name="Internet_20_link" text:visited-style-name="Visited_20_Internet_20_Link">Calculate Python Expression</text:a>, or <text:a xlink:type="simple" xlink:href="https://www.dinamicaego.com/dokuwiki/doku.php?id=calculate_lookup_table_keys_and_values" text:style-name="Internet_20_link" text:visited-style-name="Visited_20_Internet_20_Link">Calculate Lookup Table Keys And Values</text:a>. Placing it inside any other functor is not supported and will fail validation.</text:p>
      <text:h text:style-name="Heading_20_3" text:outline-level="3"><text:bookmark-start text:name="__RefHeading___referencing_the_value_in_an_expression_10"/><text:bookmark-start text:name="referencing_the_value_in_an_expression"/>Referencing the value in an expression<text:bookmark-end text:name="__RefHeading___referencing_the_value_in_an_expression_10"/><text:bookmark-end text:name="referencing_the_value_in_an_expression"/></text:h>
      <text:p text:style-name="Text_20_body">Once registered, the value is available inside the container's expression as vN (for example, Value Number = 1 gives v1). This applies to the verbose syntax only. The separate abbreviated syntax eliminates hook functors like Number Value entirely, referencing each connected input directly by its port name instead — see <text:a xlink:type="simple" xlink:href="https://www.dinamicaego.com/dokuwiki/doku.php?id=ego_script#calculator_functor_shorthand" text:style-name="Internet_20_link" text:visited-style-name="Visited_20_Internet_20_Link">Calculator functor shorthand</text:a>.</text:p>
      <text:h text:style-name="Heading_20_3" text:outline-level="3"><text:bookmark-start text:name="__RefHeading___visual_banner_11"/><text:bookmark-start text:name="visual_banner"/>Visual banner<text:bookmark-end text:name="__RefHeading___visual_banner_11"/><text:bookmark-end text:name="visual_banner"/></text:h>
      <text:p text:style-name="Text_20_body">Value Number is normally set to a fixed constant chosen by the model author; connecting it to another functor's output instead reports a warning, since the identifier is meant to stay fixed and readable.</text:p>
      <text:p text:style-name="Text_20_body">Once Value Number is set, this functor's banner in the model diagram shows “#N”; once the value itself is known, it reads “Value #N is X” (for example, “Value #1 is 42”), making the variable easy to identify in the diagram.</text:p>
      <text:h text:style-name="Heading_20_2" text:outline-level="2"><text:bookmark-start text:name="__RefHeading___internal_name_12"/><text:bookmark-start text:name="internal_name"/>Internal Name<text:bookmark-end text:name="__RefHeading___internal_name_12"/><text:bookmark-end text:name="internal_name"/></text:h>
      <text:p text:style-name="Text_20_body">NumberValue</text:p>
      <text:h text:style-name="Heading_20_2" text:outline-level="2"><text:bookmark-start text:name="__RefHeading___usage_examples_13"/><text:bookmark-start text:name="usage_examples"/>Usage examples<text:bookmark-end text:name="__RefHeading___usage_examples_13"/><text:bookmark-end text:name="usage_examples"/></text:h>
      <text:p text:style-name="Text_20_body"><text:a xlink:type="simple" xlink:href="https://www.dinamicaego.com/dokuwiki/doku.php?id=calculate_map#connecting_data_inputs" text:style-name="Internet_20_link" text:visited-style-name="Visited_20_Internet_20_Link">Connecting data inputs</text:a> in the Calculate Map documentation — shows Number Value exposing a scalar as v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umber_value</dc:title>
  </office:meta>
</office:document-meta>
</file>