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weights_filename"/><text:bookmark-start text:name="__RefHeading___number_weights_filename_1"/><text:bookmark-start text:name="number_weights_filename"/>Number Weights Filename<text:bookmark-end text:name="__RefHeading___number_weights_filename_1"/><text:bookmark-end text:name="number_weights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Weights of Evidence filename under a given number in the container it is placed inside. This functor produces no output itself: the enclosing container inspects its input ports and performs the actual registration.</text:p>
      <text:p text:style-name="Text_20_body">This functor can be placed inside <text:a xlink:type="simple" xlink:href="https://www.dinamicaego.com/dokuwiki/doku.php?id=select_weights_filename" text:style-name="Internet_20_link" text:visited-style-name="Visited_20_Internet_20_Link">Select Weights Filename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eights Filename  </text:p>
          </table:table-cell>
          <table:table-cell office:value-type="string" table:style-name="tablecell">
            <text:p text:style-name="tablealignleft"> <text:a xlink:type="simple" xlink:href="https://www.dinamicaego.com/dokuwiki/doku.php?id=weights_filename_type" text:style-name="Internet_20_link" text:visited-style-name="Visited_20_Internet_20_Link">Weights Filename Type</text:a>  </text:p>
          </table:table-cell>
          <table:table-cell office:value-type="string" table:style-name="tablecell">
            <text:p text:style-name="tablealignleft"> Weights of Evidence filename to register in the container.  </text:p>
          </table:table-cell>
        </table:table-row>
        <table:table-row>
          <table:table-cell office:value-type="string" table:style-name="tablecell">
            <text:p text:style-name="tablealignleft"> Filename Number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under which Weights Filename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such as this one is typically used to feed one value of a given type into a container that performs some operation over a series of such valu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Weights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weights_filename</dc:title>
  </office:meta>
</office:document-meta>
</file>