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_type"/><text:bookmark-start text:name="__RefHeading___percent_type_1"/><text:bookmark-start text:name="percent_type"/>Percent Type<text:bookmark-end text:name="__RefHeading___percent_type_1"/><text:bookmark-end text:name="percent_type"/></text:h>
      <text:p text:style-name="Text_20_body">A Percent value represents a fraction or ratio. <text:a xlink:type="simple" xlink:href="https://www.dinamicaego.com/dokuwiki/doku.php?id=genetic_algorithm_tool" text:style-name="Internet_20_link" text:visited-style-name="Visited_20_Internet_20_Link">Genetic Algorithm Tool</text:a> uses it for its <text:span text:style-name="Source_20_Text">convergenceLimit</text:span> input, the percentage of fitness variation across generations used to decide when to halt optimization, and for <text:span text:style-name="Source_20_Text">metaHeuristicEvaluationPercent</text:span>, the percentage of individuals whose fitness is estimated by meta-heuristic evaluation rather than computed directly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percent editor accepts a plain numeric value; it does not accept the <text:span text:style-name="Source_20_Text">%</text:span> suffix available in EGO Script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Percent constant can be written in <text:a xlink:type="simple" xlink:href="https://www.dinamicaego.com/dokuwiki/doku.php?id=ego_script" text:style-name="Internet_20_link" text:visited-style-name="Visited_20_Internet_20_Link">EGO Script</text:a> as either a plain fraction between 0 and 1, or as a number followed by <text:span text:style-name="Source_20_Text">%</text:span> between 0 and 100. The two forms are interchangeable — <text:span text:style-name="Source_20_Text">0.3456</text:span> and <text:span text:style-name="Source_20_Text">34.56%</text:span> represent the same value:</text:p>
      <text:p text:style-name="Preformatted_20_Text">0.3456<text:line-break/>0.0134<text:line-break/>0.0054</text:p>
      <text:p text:style-name="Preformatted_20_Text">34.56%<text:line-break/>1.34%<text:line-break/>0.54%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real_value_type" text:style-name="Internet_20_link" text:visited-style-name="Visited_20_Internet_20_Link">Real Value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_type</dc:title>
  </office:meta>
</office:document-meta>
</file>