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13_0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download it from <text:a xlink:type="simple" xlink:href="https://csr.ufmg.br/dinamica_utils/download/SetupDinamicaEGO-8130-EnhancementPlugin.exe" text:style-name="Internet_20_link" text:visited-style-name="Visited_20_Internet_20_Link">Dinamica EGO 8 Enhancement Plugin</text:a>.</text:p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o put Dinamica EGO in accordance to the MinGW license, the <text:a xlink:type="simple" xlink:href="http://dinamicaego.com_utils/download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13_0</dc:title>
  </office:meta>
</office:document-meta>
</file>