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t"/><text:bookmark-start text:name="__RefHeading___print_1"/><text:bookmark-start text:name="print"/>Print<text:bookmark-end text:name="__RefHeading___print_1"/><text:bookmark-end text:name="prin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rints messages to the application console before and after executing the functors it contain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Initial Message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Message printed before the contained functors execute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Final Message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Message printed after the contained functors execute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Log Level  </text:p>
          </table:table-cell>
          <table:table-cell office:value-type="string" table:style-name="tablecell">
            <text:p text:style-name="tablealignleft"> <text:a xlink:type="simple" xlink:href="https://www.dinamicaego.com/dokuwiki/doku.php?id=log_tag_type" text:style-name="Internet_20_link" text:visited-style-name="Visited_20_Internet_20_Link">Log Tag Type</text:a>  </text:p>
          </table:table-cell>
          <table:table-cell office:value-type="string" table:style-name="tablecell">
            <text:p text:style-name="tablealignleft"> Log level used to print both messages. The log level indicates whether a message is a regular progress message or an error message, for example.  </text:p>
          </table:table-cell>
          <table:table-cell office:value-type="string" table:style-name="tablecell">
            <text:p text:style-name="tablealignleft"> Unconditional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nitial Message, when set, is printed before the contained functors run; Final Message, when set, is printed only after all of them have finished running. Both are printed using the level set in Log Level.</text:p>
      <text:p text:style-name="Text_20_body">Using this container with nothing placed inside it is not recommended: with no contained functors to order its execution against, when the message is actually printed relative to the rest of the model becomes unspecified.</text:p>
      <text:p text:style-name="Text_20_body">This functor has no string-formatting capabilities of its own. To embed a computed value in a message, assemble the string first with <text:a xlink:type="simple" xlink:href="https://www.dinamicaego.com/dokuwiki/doku.php?id=create_string" text:style-name="Internet_20_link" text:visited-style-name="Visited_20_Internet_20_Link">Create String</text:a> and connect its result into Initial Message or Final Message; some types are also converted to a string automatically when connected directly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ri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int</dc:title>
  </office:meta>
</office:document-meta>
</file>