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ion"/><text:bookmark-start text:name="__RefHeading___projection_1"/><text:bookmark-start text:name="projection"/>Projection<text:bookmark-end text:name="__RefHeading___projection_1"/><text:bookmark-end text:name="proje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map projection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Value or constant representing an image projec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Value or constant representing an image projection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roj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ion</dc:title>
  </office:meta>
</office:document-meta>
</file>