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al_value"/><text:bookmark-start text:name="__RefHeading___real_value_1"/><text:bookmark-start text:name="real_value"/>Real Value<text:bookmark-end text:name="__RefHeading___real_value_1"/><text:bookmark-end text:name="real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double precision real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or constant representing a double precision real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or constant representing a double precision real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was previously known as “Double”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al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al_value</dc:title>
  </office:meta>
</office:document-meta>
</file>