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number"/><text:bookmark-start text:name="__RefHeading___receive_number_1"/><text:bookmark-start text:name="receive_number"/>Receive Number<text:bookmark-end text:name="__RefHeading___receive_number_1"/><text:bookmark-end text:name="receive_numb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number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number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umbe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eceived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number is received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Numb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number</dc:title>
  </office:meta>
</office:document-meta>
</file>