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ive_string"/><text:bookmark-start text:name="__RefHeading___receive_string_1"/><text:bookmark-start text:name="receive_string"/>Receive String<text:bookmark-end text:name="__RefHeading___receive_string_1"/><text:bookmark-end text:name="receive_strin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ceives a string sent by an external application, such as an R script, through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Tag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Identifier used to match this string with the corresponding send call in the external application.  </text:p>
          </table:table-cell>
          <table:table-cell office:value-type="string" table:style-name="tablecell">
            <text:p text:style-name="tablealignleft"> Empt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ring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Received string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blocks until the string is received.</text:p>
      <text:p text:style-name="Text_20_body">Raises an error if no communication session is open.</text:p>
      <text:p text:style-name="Text_20_body">See <text:a xlink:type="simple" xlink:href="https://www.dinamicaego.com/dokuwiki/doku.php?id=external_communication" text:style-name="Internet_20_link" text:visited-style-name="Visited_20_Internet_20_Link">External Communication</text:a> for how to open a session from an external application and exchange data with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ceiveStr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ceive_string</dc:title>
  </office:meta>
</office:document-meta>
</file>