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table"/><text:bookmark-start text:name="__RefHeading___receive_table_1"/><text:bookmark-start text:name="receive_table"/>Receive Table<text:bookmark-end text:name="__RefHeading___receive_table_1"/><text:bookmark-end text:name="receiv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 table sent by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table with the corresponding send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Received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table is received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, and for the conventions used to represent a table's key columns during the transfe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ceiv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table</dc:title>
  </office:meta>
</office:document-meta>
</file>