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tuple"/><text:bookmark-start text:name="__RefHeading___receive_tuple_1"/><text:bookmark-start text:name="receive_tuple"/>Receive Tuple<text:bookmark-end text:name="__RefHeading___receive_tuple_1"/><text:bookmark-end text:name="receive_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s a tuple of numbers sent by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tuple with the corresponding send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Received tuple of number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tuple is received.</text:p>
      <text:p text:style-name="Text_20_body">Raises an error if no communication session is open.</text:p>
      <text:p text:style-name="Text_20_body">In R, a tuple corresponds to a list or vector of real values, sent or received with Dinamica::sendNumberVector() and Dinamica::receiveNumberVector(). See <text:a xlink:type="simple" xlink:href="https://www.dinamicaego.com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ceive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tuple</dc:title>
  </office:meta>
</office:document-meta>
</file>