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_manager_value"/><text:bookmark-start text:name="__RefHeading___region_manager_value_1"/><text:bookmark-start text:name="region_manager_value"/>Region Manager Value<text:bookmark-end text:name="__RefHeading___region_manager_value_1"/><text:bookmark-end text:name="region_mana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 data carrier functor that passes a region manager value from its input to its output unchanged, so it can be used to connect two other functors through an explicit connection instead of relying on auto-bind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carry. When this functor is placed inside a <text:a xlink:type="simple" xlink:href="https://www.dinamicaego.com/dokuwiki/doku.php?id=region_manager" text:style-name="Internet_20_link" text:visited-style-name="Visited_20_Internet_20_Link">Region Manager</text:a>, <text:a xlink:type="simple" xlink:href="https://www.dinamicaego.com/dokuwiki/doku.php?id=region" text:style-name="Internet_20_link" text:visited-style-name="Visited_20_Internet_20_Link">Region</text:a>, or <text:a xlink:type="simple" xlink:href="https://www.dinamicaego.com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provided a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Mana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_manager_value</dc:title>
  </office:meta>
</office:document-meta>
</file>