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order_table_column"/><text:bookmark-start text:name="__RefHeading___reorder_table_column_1"/><text:bookmark-start text:name="reorder_table_column"/>Reorder Table Column<text:bookmark-end text:name="__RefHeading___reorder_table_column_1"/><text:bookmark-end text:name="reorder_table_colum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Moves a specified column of a table to a new posit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whose column will be reordered.  </text:p>
          </table:table-cell>
        </table:table-row>
        <table:table-row>
          <table:table-cell office:value-type="string" table:style-name="tablecell">
            <text:p text:style-name="tablealignleft"> Column Index Or Name  </text:p>
          </table:table-cell>
          <table:table-cell office:value-type="string" table:style-name="tablecell">
            <text:p text:style-name="tablealignleft"> <text:a xlink:type="simple" xlink:href="https://www.dinamicaego.com/dokuwiki/doku.php?id=index_or_name_type" text:style-name="Internet_20_link" text:visited-style-name="Visited_20_Internet_20_Link">Index Or Name Type</text:a>  </text:p>
          </table:table-cell>
          <table:table-cell office:value-type="string" table:style-name="tablecell">
            <text:p text:style-name="tablealignleft"> Index or name of the column to be moved. The first, i.e. the leftmost, column has index 1.  </text:p>
          </table:table-cell>
        </table:table-row>
        <table:table-row>
          <table:table-cell office:value-type="string" table:style-name="tablecell">
            <text:p text:style-name="tablealignleft"> New Column Index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Index of the column at which the moved column will be re-inserted. The column currently at this position, and all columns after it, are shifted one position to make room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resulting table with the column moved to its new positio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Key columns and data columns cannot be mixed: a data column cannot be moved to a position occupied by a key column, and vice versa.</text:p>
      <text:p text:style-name="Text_20_body">If a key column is moved to a position occupied by a data column, or a data column is moved to a position occupied by a key column, the column is instead moved to the position immediately after the last key column (equivalently, immediately before the first data column).</text:p>
      <text:p text:style-name="Text_20_body">A New Column Index of 0 moves the column to the last position among key columns or data columns, depending on which kind of column is being moved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orderTableColum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order_table_column</dc:title>
  </office:meta>
</office:document-meta>
</file>