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compressed_kml"/><text:bookmark-start text:name="__RefHeading___save_compressed_kml_1"/><text:bookmark-start text:name="save_compressed_kml"/>Save Compressed Kml<text:bookmark-end text:name="__RefHeading___save_compressed_kml_1"/><text:bookmark-end text:name="save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KML as a compressed KMZ file, bundling every link it uses into the archiv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KML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Name and path of the KMZ file the KML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Compressed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compressed_kml</dc:title>
  </office:meta>
</office:document-meta>
</file>