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elevation_graph"/><text:bookmark-start text:name="__RefHeading___save_elevation_graph_1"/><text:bookmark-start text:name="save_elevation_graph"/>Save Elevation Graph<text:bookmark-end text:name="__RefHeading___save_elevation_graph_1"/><text:bookmark-end text:name="save_elevation_grap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aves an elevation patch graph using the Graphviz DOT format, the JSON format, or both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 </text:p>
          </table:table-cell>
          <table:table-cell office:value-type="string" table:style-name="tablecell">
            <text:p text:style-name="tablealignleft"> <text:a xlink:type="simple" xlink:href="https://www.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neighborhood relationships and their propert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Dot Filename  </text:p>
          </table:table-cell>
          <table:table-cell office:value-type="string" table:style-name="tablecell">
            <text:p text:style-name="tablealignleft"> <text:a xlink:type="simple" xlink:href="https://www.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Filename where Elevation Graph is saved in the Graphviz DOT format, if provided. Useful for debugging, or for transferring the elevation graph to other software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Json Filename  </text:p>
          </table:table-cell>
          <table:table-cell office:value-type="string" table:style-name="tablecell">
            <text:p text:style-name="tablealignleft"> <text:a xlink:type="simple" xlink:href="https://www.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Filename where Elevation Graph is saved in the JSON format, if provided. Useful for debugging, or for transferring the elevation graph to other software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elevation_graph:debug" text:style-name="Internet_20_link" text:visited-style-name="Visited_20_Internet_20_Link"> Elevation Graph: Debug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reports an error if neither Dot Filename nor Json Filename is provide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ElevationGrap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elevation_graph</dc:title>
  </office:meta>
</office:document-meta>
</file>