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e_table"/><text:bookmark-start text:name="__RefHeading___save_table_1"/><text:bookmark-start text:name="save_table"/>Save Table<text:bookmark-end text:name="__RefHeading___save_table_1"/><text:bookmark-end text:name="save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aves a table to a file. The file format is determined automatically from the filename's exten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that will be written to the file.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www.dinamicaego.com/dokuwiki/doku.php?id=table_filename_type" text:style-name="Internet_20_link" text:visited-style-name="Visited_20_Internet_20_Link">Table Filename Type</text:a>  </text:p>
          </table:table-cell>
          <table:table-cell office:value-type="string" table:style-name="tablecell">
            <text:p text:style-name="tablealignleft"> Name and path of the file where the table will be written. If no path is given, the file is located relative to the model script. Only CSV (comma-separated values) format is accept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digits used to render Step as a filename suffix. If Step needs more digits than this, it is used unmodified. If zero, no suffix is added. This is an advanced port.  </text:p>
          </table:table-cell>
          <table:table-cell office:value-type="string" table:style-name="tablecell">
            <text:p text:style-name="tablealignleft"> 2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Current step or model iteration, appended to Filename as a numeric suffix; automatically bound to the innermost compatible container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www.dinamicaego.com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 directory Filename is relative to; may be a folder or a Zip archive. When not bound, the directory containing the scrip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put_output" text:style-name="Internet_20_link" text:visited-style-name="Visited_20_Internet_20_Link"> Input / 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Only the CSV (comma-separated values) file format is supported.</text:p>
      <text:p text:style-name="Text_20_body">If Step is .none, the saved filename has no numeric suffix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ave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ave_table</dc:title>
  </office:meta>
</office:document-meta>
</file>