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e_text_file"/><text:bookmark-start text:name="__RefHeading___save_text_file_1"/><text:bookmark-start text:name="save_text_file"/>Save Text File<text:bookmark-end text:name="__RefHeading___save_text_file_1"/><text:bookmark-end text:name="save_text_fi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aves text to a fi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ext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Text to be saved.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www.dinamicaego.com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Name and path of the file the text is saved to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digits used to render Step as a filename suffix. If Step needs more digits than this, it is used unmodified. If zero, no suffix is added. This is an advanced port.  </text:p>
          </table:table-cell>
          <table:table-cell office:value-type="string" table:style-name="tablecell">
            <text:p text:style-name="tablealignleft"> 2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Model step that produced the file, appended to Filename as a numeric suffix; automatically bound to the innermost compatible container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www.dinamicaego.com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Work directory Filename is relative to; may be a folder or a Zip archive. When not bound, the directory containing the script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put_output" text:style-name="Internet_20_link" text:visited-style-name="Visited_20_Internet_20_Link"> Input / 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f Step is .none, the saved filename has no numeric suffix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aveTextF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ave_text_file</dc:title>
  </office:meta>
</office:document-meta>
</file>