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e_weights"/><text:bookmark-start text:name="__RefHeading___save_weights_1"/><text:bookmark-start text:name="save_weights"/>Save Weights<text:bookmark-end text:name="__RefHeading___save_weights_1"/><text:bookmark-end text:name="save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aves Weights of Evidence coefficients or ranges to a file. The file format is determined automatically from the filename's exten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dinamicaego.com/dokuwiki/doku.php?id=weights_type" text:style-name="Internet_20_link" text:visited-style-name="Visited_20_Internet_20_Link">Weights Type</text:a>  </text:p>
          </table:table-cell>
          <table:table-cell office:value-type="string" table:style-name="tablecell">
            <text:p text:style-name="tablealignleft"> Weights of Evidence coefficients or ranges to save.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weights_filename_type" text:style-name="Internet_20_link" text:visited-style-name="Visited_20_Internet_20_Link">Weights Filename Type</text:a>  </text:p>
          </table:table-cell>
          <table:table-cell office:value-type="string" table:style-name="tablecell">
            <text:p text:style-name="tablealignleft"> Name and path of the file to save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2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wo file formats are supported: the legacy DCF/TXT format, and CSV. In CSV format, the coefficients or ranges are represented as a table in the format “From*:real, To*:real, Variable*:string, Range_Lower_Limit*:real, Range_Upper_Limit*:real, Weight:real” (the Range_Upper_Limit column is optional).</text:p>
      <text:p text:style-name="Text_20_body">If Step is .none, the sav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ave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ave_weights</dc:title>
  </office:meta>
</office:document-meta>
</file>