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folder"/><text:bookmark-start text:name="__RefHeading___select_folder_1"/><text:bookmark-start text:name="select_folder"/>Select Folder<text:bookmark-end text:name="__RefHeading___select_folder_1"/><text:bookmark-end text:name="select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a folder out of a series of folders identified by <text:a xlink:type="simple" xlink:href="https://www.dinamicaego.com/dokuwiki/doku.php?id=number_folder" text:style-name="Internet_20_link" text:visited-style-name="Visited_20_Internet_20_Link">Number Folder</text:a> functors placed inside it, using an index to choose among them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index, step, or model iteration, used to pick the folder. When this functor is placed inside a loop container, this port connects to that container's current step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picked out of those present in the se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folder selected is the one identified with the greatest index that is still less than or equal to Step.</text:p>
      <text:p text:style-name="Text_20_body">Folders are identified using an index assigned by a <text:a xlink:type="simple" xlink:href="https://www.dinamicaego.com/dokuwiki/doku.php?id=number_folder" text:style-name="Internet_20_link" text:visited-style-name="Visited_20_Internet_20_Link">Number Folder</text:a> functor placed inside this container.</text:p>
      <text:p text:style-name="Text_20_body">This container must hold at least one <text:a xlink:type="simple" xlink:href="https://www.dinamicaego.com/dokuwiki/doku.php?id=number_folder" text:style-name="Internet_20_link" text:visited-style-name="Visited_20_Internet_20_Link">Number Folder</text:a> instance; otherwise the model raises an error. If Step is smaller than every index assigned inside the container, the model also raises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folder</dc:title>
  </office:meta>
</office:document-meta>
</file>