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lookup_table"/><text:bookmark-start text:name="__RefHeading___select_lookup_table_1"/><text:bookmark-start text:name="select_lookup_table"/>Select Lookup Table<text:bookmark-end text:name="__RefHeading___select_lookup_table_1"/><text:bookmark-end text:name="select_lookup_tab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ontainer that picks one lookup table out of a series connected inside it, based on the current step. Each candidate table must be connected through a <text:a xlink:type="simple" xlink:href="https://www.dinamicaego.com/dokuwiki/doku.php?id=number_table" text:style-name="Internet_20_link" text:visited-style-name="Visited_20_Internet_20_Link">Number Table</text:a> hook, whose number identifies the step at which that table takes over. A table begins being selected once the model step reaches its number, and remains selected until the step reaches the number of another connected table, allowing one lookup table to be swapped for another during a model's execution.</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Step used to pick the lookup table, automatically bound to the innermost compatible container.  </text:p>
          </table:table-cell>
          <table:table-cell office:value-type="string" table:style-name="tablecell">
            <text:p text:style-name="tablealignleft"> 1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Selected lookup tabl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Only <text:a xlink:type="simple" xlink:href="https://www.dinamicaego.com/dokuwiki/doku.php?id=number_table" text:style-name="Internet_20_link" text:visited-style-name="Visited_20_Internet_20_Link">Number Table</text:a> hooks connected to a lookup table can be used inside this container.</text:p>
      <text:p text:style-name="Text_20_body">The selected lookup table is the one with the greatest number identifier that is still less than or equal to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Lookup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lookup_table</dc:title>
  </office:meta>
</office:document-meta>
</file>