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number"/><text:bookmark-start text:name="__RefHeading___send_number_1"/><text:bookmark-start text:name="send_number"/>Send Number<text:bookmark-end text:name="__RefHeading___send_number_1"/><text:bookmark-end text:name="send_numb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s a number to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umber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Number to sen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number with the corresponding receive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 Number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number that was sen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number is sent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ndNu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number</dc:title>
  </office:meta>
</office:document-meta>
</file>