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string"/><text:bookmark-start text:name="__RefHeading___send_string_1"/><text:bookmark-start text:name="send_string"/>Send String<text:bookmark-end text:name="__RefHeading___send_string_1"/><text:bookmark-end text:name="send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string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string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String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string is sent.</text:p>
      <text:p text:style-name="Text_20_body">Raises an error if no communication session is open.</text:p>
      <text:p text:style-name="Text_20_body">See <text:a xlink:type="simple" xlink:href="https://www.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string</dc:title>
  </office:meta>
</office:document-meta>
</file>