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table"/><text:bookmark-start text:name="__RefHeading___send_table_1"/><text:bookmark-start text:name="send_table"/>Send Table<text:bookmark-end text:name="__RefHeading___send_table_1"/><text:bookmark-end text:name="send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s a table to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to sen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table with the corresponding receive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table that was sen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table is sent.</text:p>
      <text:p text:style-name="Text_20_body">Raises an error if no communication session is open.</text:p>
      <text:p text:style-name="Text_20_body">See <text:a xlink:type="simple" xlink:href="https://www.dinamicaego.com/dokuwiki/doku.php?id=external_communication" text:style-name="Internet_20_link" text:visited-style-name="Visited_20_Internet_20_Link">External Communication</text:a> for how to open a session from an external application and exchange data with it, and for the conventions used to represent a table's key columns during the transfe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nd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table</dc:title>
  </office:meta>
</office:document-meta>
</file>