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lookup_table_value"/><text:bookmark-start text:name="__RefHeading___set_lookup_table_value_1"/><text:bookmark-start text:name="set_lookup_table_value"/>Set Lookup Table Value<text:bookmark-end text:name="__RefHeading___set_lookup_table_value_1"/><text:bookmark-end text:name="s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serts a value into a lookup table at a specified key. If the key is already present, its value is replac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ere the value will be inserted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Key of the entry that will be inserted into Table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of the entry that will be inserted into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pdated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upda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Key already has a value assigned in Table, that value is replaced by Value.</text:p>
      <text:p text:style-name="Text_20_body">This functor was previously known as “UpdateLookup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lookup_table_value</dc:title>
  </office:meta>
</office:document-meta>
</file>