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values"/><text:bookmark-start text:name="__RefHeading___set_map_values_1"/><text:bookmark-start text:name="set_map_values"/>Set Map Values<text:bookmark-end text:name="__RefHeading___set_map_values_1"/><text:bookmark-end text:name="se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Builds a map from three lookup tables that describe, per cell identifier, a cell's value and its line and column coordin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of cell values, keyed by cell identifier.  </text:p>
          </table:table-cell>
        </table:table-row>
        <table:table-row>
          <table:table-cell office:value-type="string" table:style-name="tablecell">
            <text:p text:style-name="tablealignleft"> Line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of cell lines (Y coordinates), keyed by cell identifier. The topmost line is 1.  </text:p>
          </table:table-cell>
        </table:table-row>
        <table:table-row>
          <table:table-cell office:value-type="string" table:style-name="tablecell">
            <text:p text:style-name="tablealignleft"> Column Table  </text:p>
          </table:table-cell>
          <table:table-cell office:value-type="string" table:style-name="tablecell">
            <text:p text:style-name="tablealignleft"> <text:a xlink:type="simple" xlink:href="https://www.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able of cell columns (X coordinates), keyed by cell identifier. The leftmost column is 1.  </text:p>
          </table:table-cell>
        </table:table-row>
        <table:table-row>
          <table:table-cell office:value-type="string" table:style-name="tablecell">
            <text:p text:style-name="tablealignleft"> Map Format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supplying the output's spatial format (geometry and projection)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output map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output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forces the output map to be created as a sparse raster set, which stores only non-null cells, trading slower access time for reduced storage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built from the given cell values and coordin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cell identifier missing from Value Table, Line Table, or Column Table raises an error.</text:p>
      <text:p text:style-name="Text_20_body">A cell identifier present in Line Table and Column Table but omitted from Value Table is filled with null in the outpu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values</dc:title>
  </office:meta>
</office:document-meta>
</file>