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5cb818b228228a5e0716fbcbd59ff6e.png"/>
  <manifest:file-entry manifest:media-type="image/png" manifest:full-path="Pictures/940b03142c9e8c9ffc8c914ba5979070.png"/>
  <manifest:file-entry manifest:media-type="image/png" manifest:full-path="Pictures/5069be4b2a0cf89bba45374b9d53a7b4.png"/>
  <manifest:file-entry manifest:media-type="image/png" manifest:full-path="Pictures/170cff321e293c987f3465a6101ce5c7.png"/>
  <manifest:file-entry manifest:media-type="image/png" manifest:full-path="Pictures/1ccdf3e2ba7b024ee1535642563b43f4.png"/>
  <manifest:file-entry manifest:media-type="image/png" manifest:full-path="Pictures/adf358b15d8e752687bfe21b5ab65226.png"/>
  <manifest:file-entry manifest:media-type="image/png" manifest:full-path="Pictures/ed3f31b5289aac2b4cdc7b790ac221de.png"/>
  <manifest:file-entry manifest:media-type="image/png" manifest:full-path="Pictures/ca2da3edb8562b37759ae26272fc1535.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0.583333333333cm" svg:height="3.912801273306cm"><draw:image xlink:href="Pictures/45cb818b228228a5e0716fbcbd59ff6e.png" xlink:type="simple" xlink:show="embed" xlink:actuate="onLoad"/></draw:frame>
<text:line-break/></text:p>
      <text:h text:style-name="Heading_20_2" text:outline-level="2"><text:bookmark text:name="simulating_patterns_of_change"/><text:bookmark-start text:name="__RefHeading___simulating_the_patterns_of_change_1"/><text:bookmark-start text:name="simulating_the_patterns_of_change"/>Simulating the patterns of change<text:bookmark-end text:name="__RefHeading___simulating_the_patterns_of_change_1"/><text:bookmark-end text:name="simulating_the_patterns_of_change"/></text:h>
      <text:p text:style-name="Text_20_body"><text:line-break/></text:p>
      <text:h text:style-name="Heading_20_3" text:outline-level="3"><text:bookmark-start text:name="__RefHeading___what_will_you_learn_2"/><text:bookmark-start text:name="what_will_you_learn"/>What will you learn?<text:bookmark-end text:name="__RefHeading___what_will_you_learn_2"/><text:bookmark-end text:name="what_will_you_learn"/></text:h>
      <text:p text:style-name="Text_20_body"><text:line-break/></text:p>
      <text:list text:style-name="List_20_1" text:continue-numbering="false">
        <text:list-item>
          <text:p text:style-name="List_20_1_Content_First"> How <text:span text:style-name="Strong_20_Emphasis">Dinamica EGO</text:span> can be calibrated, as well as its potential to replicate the evolving spatial patterns of a variety of dynamic phenomena;</text:p>
        </text:list-item>
        <text:list-item>
          <text:p text:style-name="List_20_1_Content_Last"> The capability of the <text:span text:style-name="Strong_20_Emphasis">Dinamica EGO</text:span> to reproduce a wide range of spatial patterns of change;</text:p>
        </text:list-item>
      </text:list>
      <text:p text:style-name="Text_20_body"><text:line-break/>
The combination of Dinamica's transition function presents numerous possibilities with respect to the generation and evolvement of spatial patterns of change. As a result, <text:span text:style-name="Strong_20_Emphasis">Dinamica EGO</text:span> can be considered as a potential tool for the replication of dynamic landscape structures. The calibration of a simulated landscape can be achieved by a series of simulation using varying parameters. An approximated solution can be attained comparing <text:a xlink:type="simple" xlink:href="https://www.dinamicaego.com/dokuwiki/doku.php?id=tutorial:landscape_metrics_in_dinamica_ego" text:style-name="Internet_20_link" text:visited-style-name="Visited_20_Internet_20_Link">landscape metrics</text:a>, such as fractal index, patch cohesion index, nearest neighbor distance, and mean patch size, of the simulated maps with the ones of the reference landscape.
<text:line-break/>
<text:line-break/></text:p>
      <text:h text:style-name="Heading_20_3" text:outline-level="3"><text:bookmark-start text:name="__RefHeading___the_calibration_of_land-use_and_land-cover_model_on_dinamica_ego_3"/><text:bookmark-start text:name="the_calibration_of_land-use_and_land-cover_model_on_dinamica_ego"/>The calibration of Land-use and Land-cover model on Dinamica EGO<text:bookmark-end text:name="__RefHeading___the_calibration_of_land-use_and_land-cover_model_on_dinamica_ego_3"/><text:bookmark-end text:name="the_calibration_of_land-use_and_land-cover_model_on_dinamica_ego"/></text:h>
      <text:p text:style-name="Text_20_body"><text:line-break/>
The calibration of Land-use and Land-cover model on Dinamica EGO is divided into two steps:
<text:line-break/>
<text:line-break/>
I) The spatial arrangement of the simulated landscape needs to be approximated to the one of the reference landscape by defining the weights of evidence for the modeled transitions and thereby their transition probabilities maps (See more at <text:a xlink:type="simple" xlink:href="https://www.dinamicaego.com/dokuwiki/doku.php?id=tutorial:building_a_land-use_and_land-cover_change_simulation_model" text:style-name="Internet_20_link" text:visited-style-name="Visited_20_Internet_20_Link">Building a land-use and land-cover change simulation model</text:a>); 
<text:line-break/>
<text:line-break/>
II) The reference landscape structure can be replicated by fine-tuning the parameters of the Dinamica's transition functions (<text:a xlink:type="simple" xlink:href="https://www.dinamicaego.com/dokuwiki/doku.php?id=patcher" text:style-name="Internet_20_link" text:visited-style-name="Visited_20_Internet_20_Link">Patcher</text:a> and <text:a xlink:type="simple" xlink:href="https://www.dinamicaego.com/dokuwiki/doku.php?id=expander" text:style-name="Internet_20_link" text:visited-style-name="Visited_20_Internet_20_Link">Expander</text:a>). 
<text:line-break/>
<text:line-break/></text:p>
      <text:h text:style-name="Heading_20_3" text:outline-level="3"><text:bookmark-start text:name="__RefHeading___dinamica_s_collection_of_spatial_patterns_of_change_4"/><text:bookmark-start text:name="dinamica_s_collection_of_spatial_patterns_of_change"/>Dinamica's Collection of Spatial Patterns of Change<text:bookmark-end text:name="__RefHeading___dinamica_s_collection_of_spatial_patterns_of_change_4"/><text:bookmark-end text:name="dinamica_s_collection_of_spatial_patterns_of_change"/></text:h>
      <text:p text:style-name="Text_20_body"><text:line-break/>
In order to evaluate the possibilities of <text:span text:style-name="Strong_20_Emphasis">Dinamica EGO</text:span>, we present a collection of spatial patterns produced by various combinations of its transition functions. A series of simulations, which one representing a different hypothesis, was run using simplified synthetic maps. Their results are presented as follows:
<text:line-break/>
<text:line-break/></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1" text:anchor-type="as-char" draw:z-index="1" svg:width="1.27cm" svg:height="1.27cm"><draw:image xlink:href="Pictures/940b03142c9e8c9ffc8c914ba5979070.png" xlink:type="simple" xlink:show="embed" xlink:actuate="onLoad"/></draw:frame></text:p>
          </table:table-cell>
          <table:table-cell office:value-type="string" table:style-name="PluginODTAutoStyle_TableCell_4">
            <text:p text:style-name="PluginODTAutoStyle_Paragraph_5">H0 to H5 are run, for a sole time step, by using a transition matrix 2×2 that models only one transition - from class 2 to 1 - with a rate of 0.01. The landscape map encompasses a matrix of 132 by 132 cells and all cells have equivalent spatial transition probability, which  means that ancillary variables are not used to influence the cell allocation process;</text:p>
          </table:table-cell>
        </table:table-row>
      </table:table>
      <text:p text:style-name="Text_20_body"><text:line-break/>
<text:line-break/>
<text:span text:style-name="Strong_20_Emphasis">H0:</text:span> There is no spatial arrangement and no patch aggregation. The allocation process takes place randomly and does not interact with the neighborhood. The dynamics is only controlled by the transition matrix.
<text:line-break/>
<text:line-break/>
<text:span text:style-name="Strong_20_Emphasis">H1:</text:span> The allocation process is set to form patches with a patch mean size of five cells, patch size variance is set to zero. Only the <text:a xlink:type="simple" xlink:href="https://www.dinamicaego.com/dokuwiki/doku.php?id=patcher" text:style-name="Internet_20_link" text:visited-style-name="Visited_20_Internet_20_Link">Patcher</text:a> function is used. The Patcher isometry factor is set to zero, which means that the patches tend to be most linear as possible.
<text:line-break/>
<text:line-break/>
<text:span text:style-name="Strong_20_Emphasis">H2:</text:span> The allocation process is set to form patches with a patch mean size of five cells, patch size variance is set to zero. Only the <text:a xlink:type="simple" xlink:href="https://www.dinamicaego.com/dokuwiki/doku.php?id=patcher" text:style-name="Internet_20_link" text:visited-style-name="Visited_20_Internet_20_Link">Patcher</text:a> function is used. The Patcher isometry factor is set to 1 , the patches still take linear form, although shorter.
<text:line-break/>
<text:line-break/>
<text:span text:style-name="Strong_20_Emphasis">H3:</text:span> The allocation process is set to form patches with a patch mean size of five cells,patch size variance is set to zero. Only the <text:a xlink:type="simple" xlink:href="https://www.dinamicaego.com/dokuwiki/doku.php?id=patcher" text:style-name="Internet_20_link" text:visited-style-name="Visited_20_Internet_20_Link">Patcher</text:a> function is used. The Patcher isometry factor is set to 1 .5. Now the patches assume a more isometric form.
<text:line-break/>
<text:line-break/>
<text:span text:style-name="Strong_20_Emphasis">H4:</text:span> Only the Expander function is used with patch mean size of 1 742 cells, which is tantamount to the expected number of transitions. Patch variance is set to 0. The <text:a xlink:type="simple" xlink:href="https://www.dinamicaego.com/dokuwiki/doku.php?id=expander" text:style-name="Internet_20_link" text:visited-style-name="Visited_20_Internet_20_Link">Expander</text:a>) isometry factor is set to 1 .5. Notice the single patch produced around a cell of class 1 located at the center of the map.
<text:line-break/>
<text:line-break/>
<text:span text:style-name="Strong_20_Emphasis">H5:</text:span> The transition functions are used in a combination of 0.8 of <text:a xlink:type="simple" xlink:href="https://www.dinamicaego.com/dokuwiki/doku.php?id=expander" text:style-name="Internet_20_link" text:visited-style-name="Visited_20_Internet_20_Link">Expander</text:a> and 0.2 of <text:a xlink:type="simple" xlink:href="https://www.dinamicaego.com/dokuwiki/doku.php?id=patcher" text:style-name="Internet_20_link" text:visited-style-name="Visited_20_Internet_20_Link">Patcher</text:a>. Patch mean size is set to 600 with patch size variance of 0. The isometry factor is set to 1 .5. Two more patches are produced around the expanded central cell.
<text:line-break/>
<text:line-break/>
The Maps output by hypotheses H0 to H5 are showed in the figure below: 
<text:line-break/>
<text:line-break/>
<draw:frame draw:style-name="mediacenter" draw:name="2" text:anchor-type="paragraph" draw:z-index="2" svg:width="15.875cm" svg:height="10.62724757953cm"><draw:image xlink:href="Pictures/5069be4b2a0cf89bba45374b9d53a7b4.png" xlink:type="simple" xlink:show="embed" xlink:actuate="onLoad"/></draw:frame>
<text:line-break/>
<text:line-break/>
The fractal dimension reveals the patch complexity. It is as a function of inner area in relation to the patch edge and varies from 1 to 2. Therefore, the fractal dimension is affected by the patch shape and size (Forman and Godron, 1986). According to McGarical and Marks (1995), the patch cohesion index gives an indication of the level of fragmentation of a landscape and thereby the habitat connectivity, thus large cohesion index indicates less fragmentation. 
<text:line-break/>
<text:line-break/></text:p>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3" text:anchor-type="as-char" draw:z-index="3" svg:width="1.27cm" svg:height="1.27cm"><draw:image xlink:href="Pictures/940b03142c9e8c9ffc8c914ba5979070.png" xlink:type="simple" xlink:show="embed" xlink:actuate="onLoad"/></draw:frame></text:p>
          </table:table-cell>
          <table:table-cell office:value-type="string" table:style-name="PluginODTAutoStyle_TableCell_9">
            <text:p text:style-name="PluginODTAutoStyle_Paragraph_10">The nearest neighbor distance shows the dispersion of patches in a landscape.</text:p>
          </table:table-cell>
        </table:table-row>
      </table:table>
      <text:p text:style-name="Text_20_body"><text:line-break/>
<text:line-break/>
The next figure shows how these indices vary as a function of the patch mean size set in Dinamica <text:a xlink:type="simple" xlink:href="https://www.dinamicaego.com/dokuwiki/doku.php?id=patcher" text:style-name="Internet_20_link" text:visited-style-name="Visited_20_Internet_20_Link">Patcher</text:a> function. The results of the landscape indices show a predictable behavior, indicating that Dinamica can be set to replicate the structure of a reference landscape by fine-tuning the parameters of its transition functions.
<text:line-break/>
<text:line-break/>
<draw:frame draw:style-name="mediacenter" draw:name="4" text:anchor-type="paragraph" draw:z-index="4" svg:width="18.520833333333cm" style:rel-width="100%" svg:height="14.405092592593cm" style:rel-height="scale"><draw:image xlink:href="Pictures/170cff321e293c987f3465a6101ce5c7.png" xlink:type="simple" xlink:show="embed" xlink:actuate="onLoad"/></draw:frame>
<text:line-break/>
<text:line-break/>
<text:span text:style-name="Strong_20_Emphasis">H6:</text:span> Transitions occur as a function of the spatial probability. Dinamica sets up a spatial transition probability map for each transition, based on the weights of evidence chosen for specific ranges of each spatial variable stored in the static cube raster dataset. Simulation was run in 1 5 steps, with a rate of 0.005 per step. Only the Patcher function is used with patch mean size of 20 and patch size variance of 0. Patch isometry is equal to 2. 
<text:line-break/>
<text:line-break/>
The next figure depicts the static variable map, the calculated spatial transition probability map, and the simulated landscape. Notice the concentration of changed cells in the higher probability areas at the center of the map.
<text:line-break/>
<text:line-break/>
<draw:frame draw:style-name="mediacenter" draw:name="5" text:anchor-type="paragraph" draw:z-index="5" svg:width="15.875cm" svg:height="5.3136237897649cm"><draw:image xlink:href="Pictures/1ccdf3e2ba7b024ee1535642563b43f4.png" xlink:type="simple" xlink:show="embed" xlink:actuate="onLoad"/></draw:frame>
<text:line-break/>
<text:line-break/>
Dinamica can perform multiple transitions, up to 255 classes and 64770 transitions (255² - 255). To test its ability in simulating multiple transitions, simulations from H7 to H9 are run for a transition matrix 6 by 6 with 5 transitions.
<text:line-break/>
<text:line-break/>
<text:span text:style-name="Strong_20_Emphasis">H7:</text:span> There is no spatial arrangement and no patch aggregation. Expander percentage is 0, patch mean size is 1, and patch size variance is 0. Transitions take place randomly only obeying the amounts of change set by the transition matrix. Simulations are run for 1 0 time steps.
<text:line-break/>
<text:line-break/>
<text:span text:style-name="Strong_20_Emphasis">H8:</text:span> There is no spatial arrangement but patch aggregation. Patch mean size is set to 5, and simulation is run for 1 0 time steps. The next figure depicts the original landscape map, and the simulated landscapes for H7 and H8.
<text:line-break/>
<text:line-break/>
<draw:frame draw:style-name="mediacenter" draw:name="6" text:anchor-type="paragraph" draw:z-index="6" svg:width="15.875cm" svg:height="5.365089197225cm"><draw:image xlink:href="Pictures/adf358b15d8e752687bfe21b5ab65226.png" xlink:type="simple" xlink:show="embed" xlink:actuate="onLoad"/></draw:frame>
<text:line-break/>
<text:line-break/>
<text:span text:style-name="Strong_20_Emphasis">H9:</text:span> There is no patch aggregation, but now each transition is influenced by its spatial probability map computed over maps stored in the static raster cube. Expander percentage is 0, patch mean size is 1 , and patch size variance is 0. Simulations are run for 1 0 time steps.
<text:line-break/>
<text:line-break/>
The B&amp;W maps in the Figure below represent the weights of evidence functions, respectively, for transitions 1-2, 1-3, 1-4, 1-5, 1-6. The color map (7) represents the transition probability map for 1-2 computed by integrating the single weights of evidence functions. The last two color maps (8, 9) depict the simulated landscape after 1 and 1 0 iterations. 
<text:line-break/>
<text:line-break/></text:p>
      <table:table table:style-name="PluginODTAutoStyle_Table_11">
        <table:table-column table:style-name="odt_auto_style_table_column_3_1"/>
        <table:table-column table:style-name="odt_auto_style_table_column_3_2"/>
        <table:table-row>
          <table:table-cell office:value-type="string" table:style-name="PluginODTAutoStyle_TableCell_12">
            <text:p text:style-name="PluginODTAutoStyle_Paragraph_13"><draw:frame draw:style-name="media" draw:name="7" text:anchor-type="as-char" draw:z-index="7" svg:width="1.27cm" svg:height="1.27cm"><draw:image xlink:href="Pictures/ed3f31b5289aac2b4cdc7b790ac221de.png" xlink:type="simple" xlink:show="embed" xlink:actuate="onLoad"/></draw:frame></text:p>
          </table:table-cell>
          <table:table-cell office:value-type="string" table:style-name="PluginODTAutoStyle_TableCell_14">
            <text:p text:style-name="PluginODTAutoStyle_Paragraph_15">Notice again the concentration of changed cells in the higher transition probability area.</text:p>
          </table:table-cell>
        </table:table-row>
      </table:table>
      <text:p text:style-name="Text_20_body"><text:line-break/>
<text:line-break/>
<draw:frame draw:style-name="mediacenter" draw:name="8" text:anchor-type="paragraph" draw:z-index="8" svg:width="18.520833333333cm" style:rel-width="100%" svg:height="18.324151917404cm" style:rel-height="scale"><draw:image xlink:href="Pictures/ca2da3edb8562b37759ae26272fc1535.png" xlink:type="simple" xlink:show="embed" xlink:actuate="onLoad"/></draw:frame>
<text:line-break/>
<text:line-break/></text:p>
      <table:table table:style-name="PluginODTAutoStyle_Table_16">
        <table:table-column table:style-name="odt_auto_style_table_column_4_1"/>
        <table:table-column table:style-name="odt_auto_style_table_column_4_2"/>
        <table:table-row>
          <table:table-cell office:value-type="string" table:style-name="PluginODTAutoStyle_TableCell_17">
            <text:p text:style-name="PluginODTAutoStyle_Paragraph_18"><draw:frame draw:style-name="media" draw:name="9" text:anchor-type="as-char" draw:z-index="9" svg:width="1.27cm" svg:height="1.27cm"><draw:image xlink:href="Pictures/ed3f31b5289aac2b4cdc7b790ac221de.png" xlink:type="simple" xlink:show="embed" xlink:actuate="onLoad"/></draw:frame></text:p>
          </table:table-cell>
          <table:table-cell office:value-type="string" table:style-name="PluginODTAutoStyle_TableCell_19">
            <text:p text:style-name="PluginODTAutoStyle_Paragraph_20">These examples presented are only a small set of possibilities; they aimed to show how Dinamica can be adapted to replicate various dynamic phenomena.</text:p>
          </table:table-cell>
        </table:table-row>
      </table:table>
      <text:h text:style-name="Heading_20_4" text:outline-level="4"><text:bookmark-start text:name="__RefHeading___references_5"/><text:bookmark-start text:name="references"/>References<text:bookmark-end text:name="__RefHeading___references_5"/><text:bookmark-end text:name="references"/></text:h>
      <text:p text:style-name="Text_20_body">Soares-Filho et al, 2003. Simulating the spatial patterns of change through the use of the DINAMICA model. Anais XI SBSR. <text:line-break/>
<text:a xlink:type="simple" xlink:href="http://citeseerx.ist.psu.edu/viewdoc/download?doi=10.1.1.4.9617&amp;rep=rep1&amp;type=pdf" text:style-name="Internet_20_link" text:visited-style-name="Visited_20_Internet_20_Link">http://citeseerx.ist.psu.edu/viewdoc/download?doi=10.1.1.4.9617&amp;rep=rep1&amp;type=pdf</text:a>
<text:line-break/>
<text:line-break/>
Wu, Jianguo. (2013). Landscape Ecology. 10.1007/978-1-4614-5755-8_11. 
<text:line-break/>
<text:line-break/>
☞<text:a xlink:type="simple" xlink:href="https://www.dinamicaego.com/dokuwiki/doku.php?id=guidebook_start" text:style-name="Internet_20_link" text:visited-style-name="Visited_20_Internet_20_Link"> Back to Guidebook Star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simulating_patterns_of_change</dc:title>
  </office:meta>
</office:document-meta>
</file>