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p_on_error"/><text:bookmark-start text:name="__RefHeading___skip_on_error_1"/><text:bookmark-start text:name="skip_on_error"/>Skip On Error<text:bookmark-end text:name="__RefHeading___skip_on_error_1"/><text:bookmark-end text:name="skip_on_err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, capturing and discarding any error raised during their execution instead of letting it stop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rap And Ignore Error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 error raised by a contained functor is captured and ignored. If false, this container behaves like a regular <text:a xlink:type="simple" xlink:href="https://www.dinamicaego.com/dokuwiki/doku.php?id=group" text:style-name="Internet_20_link" text:visited-style-name="Visited_20_Internet_20_Link">Group</text:a> and lets the error propagate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ecution Completed Successfull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True if the contained functors ran to completion without errors. This output can be ignor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nlike <text:a xlink:type="simple" xlink:href="https://www.dinamicaego.com/dokuwiki/doku.php?id=skip_all_on_error" text:style-name="Internet_20_link" text:visited-style-name="Visited_20_Internet_20_Link">Skip All On Error</text:a>, results already produced by contained functors before the error occurred are preserved and remain usable by functors outside this container.</text:p>
      <text:p text:style-name="Text_20_body">When a result produced by a contained functor is used outside this container, connect a matching junction (such as <text:a xlink:type="simple" xlink:href="https://www.dinamicaego.com/dokuwiki/doku.php?id=map_junction" text:style-name="Internet_20_link" text:visited-style-name="Visited_20_Internet_20_Link">Map Junction</text:a> or <text:a xlink:type="simple" xlink:href="https://www.dinamicaego.com/dokuwiki/doku.php?id=value_junction" text:style-name="Internet_20_link" text:visited-style-name="Visited_20_Internet_20_Link">Value Junction</text:a>) between the contained functor and the one that uses its result outside the container; otherwise, all subsequent execution is cancelled when an error occurs.</text:p>
      <text:p text:style-name="Text_20_body">This functor does not capture errors that cannot be ignored, nor the cancellation of the model by the us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kipOnErr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kip_on_error</dc:title>
  </office:meta>
</office:document-meta>
</file>