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rt_lookup_table"/><text:bookmark-start text:name="__RefHeading___sort_lookup_table_1"/><text:bookmark-start text:name="sort_lookup_table"/>Sort Lookup Table<text:bookmark-end text:name="__RefHeading___sort_lookup_table_1"/><text:bookmark-end text:name="sort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orts the content of a lookup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Values Or Ids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List of values or ids to sort; the keys only indicate the order of the entries in this list, so it corresponds to a plain list whose keys are indices and whose values are the elements. If Properties is not provided, this list is treated as a list of values to sort directly. Otherwise, it is treated as a list of ids, whose corresponding values are looked up in Properti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Use Ascending Order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values or ids are sorted from lowest to highest, by the values used for comparison; if false, from highest to lowest.  </text:p>
          </table:table-cell>
          <table:table-cell office:value-type="string" table:style-name="tablecell">
            <text:p text:style-name="tablealignleft"> True  </text:p>
          </table:table-cell>
        </table:table-row>
        <table:table-row>
          <table:table-cell office:value-type="string" table:style-name="tablecell">
            <text:p text:style-name="tablealignleft"> Properties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Lookup table mapping each id in Values Or Ids to the value used to sort it. If not provided, Values Or Ids is sorted directly as a list of values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orted Values Or Ids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Values Or Ids reordered so that its values (or, when Properties is given, the corresponding looked-up values) are sorted, with keys reassigned as sequential indices reflecting the new orde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lookup_table" text:style-name="Internet_20_link" text:visited-style-name="Visited_20_Internet_20_Link"> Lookup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keys of Values Or Ids indicate only the order of its entries, not their content; the same is true of Sorted Values Or Id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ort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ort_lookup_table</dc:title>
  </office:meta>
</office:document-meta>
</file>