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richness_interpolated"/><text:bookmark-start text:name="__RefHeading___species_richness_interpolated_1"/><text:bookmark-start text:name="species_richness_interpolated"/>Species Richness Interpolated<text:bookmark-end text:name="__RefHeading___species_richness_interpolated_1"/><text:bookmark-end text:name="species_richness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spatially interpolates the species richness patter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Output Raster Resolution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richness_interpolated</dc:title>
  </office:meta>
</office:document-meta>
</file>