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p"/><text:bookmark-start text:name="__RefHeading___step_1"/><text:bookmark-start text:name="step"/>Step<text:bookmark-end text:name="__RefHeading___step_1"/><text:bookmark-end text:name="ste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s and passes on the current step or iteration of the innermost loop container holding this funct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urrent step or model iteration. When this functor is placed inside a loop container, this port connects to that container's current step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urrent step or model it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should be placed directly or indirectly inside a loop container. Placing it outside any loop container, connecting Step to a functor that is not a loop container, or setting Step to a fixed constant, all report a warning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e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ep</dc:title>
  </office:meta>
</office:document-meta>
</file>