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uct"/><text:bookmark-start text:name="__RefHeading___struct_1"/><text:bookmark-start text:name="struct"/>Struct<text:bookmark-end text:name="__RefHeading___struct_1"/><text:bookmark-end text:name="struc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rries a struct — a collection of values organized by identifier, such as the result produced by <text:a xlink:type="simple" xlink:href="https://www.dinamicaego.com/dokuwiki/doku.php?id=calculate_r_expression" text:style-name="Internet_20_link" text:visited-style-name="Visited_20_Internet_20_Link">Calculate R Expression</text:a> or <text:a xlink:type="simple" xlink:href="https://www.dinamicaego.com/dokuwiki/doku.php?id=calculate_python_expression" text:style-name="Internet_20_link" text:visited-style-name="Visited_20_Internet_20_Link">Calculate Python Expression</text:a> — so it can be reused as the input to more than one functo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struct_type" text:style-name="Internet_20_link" text:visited-style-name="Visited_20_Internet_20_Link">Struct Type</text:a>  </text:p>
          </table:table-cell>
          <table:table-cell office:value-type="string" table:style-name="tablecell">
            <text:p text:style-name="tablealignleft"> A previously initialized struct. This port must be connected to another functor's output; it cannot be set to a constant typed directly into the model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struct_type" text:style-name="Internet_20_link" text:visited-style-name="Visited_20_Internet_20_Link">Struct Type</text:a>  </text:p>
          </table:table-cell>
          <table:table-cell office:value-type="string" table:style-name="tablecell">
            <text:p text:style-name="tablealignleft"> Struct provided by the input por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truc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ruct</dc:title>
  </office:meta>
</office:document-meta>
</file>