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group"/><text:bookmark-start text:name="__RefHeading___submodel_group_1"/><text:bookmark-start text:name="submodel_group"/>Submodel Group<text:bookmark-end text:name="__RefHeading___submodel_group_1"/><text:bookmark-end text:name="submodel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 using submodel semantics, discarding any content already produced by them if an error occu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quivalent to combining <text:a xlink:type="simple" xlink:href="https://www.dinamicaego.com/dokuwiki/doku.php?id=skip_all_on_error" text:style-name="Internet_20_link" text:visited-style-name="Visited_20_Internet_20_Link">Skip All On Error</text:a> with Trap And Ignore Errors set to false and <text:a xlink:type="simple" xlink:href="https://www.dinamicaego.com/dokuwiki/doku.php?id=log_policy" text:style-name="Internet_20_link" text:visited-style-name="Visited_20_Internet_20_Link">Log Policy</text:a> with Maximum Log Level set to Unconditional. It exists so that a submodel can be represented without requiring Boolean Value or Log Tag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model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group</dc:title>
  </office:meta>
</office:document-meta>
</file>