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"/><text:bookmark-start text:name="__RefHeading___table_1"/><text:bookmark-start text:name="table"/>Table<text:bookmark-end text:name="__RefHeading___table_1"/><text:bookmark-end text:name="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table value that can be reused as the input to more than one functor, or used as a constan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value carried by this funct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table value provided as this functor's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passes its input value to its output unmodified, and can be used to feed the same table into more than one functor, or to hold a constant tabl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</dc:title>
  </office:meta>
</office:document-meta>
</file>